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0.8625in"/>
    </style:style>
    <style:style style:name="TableColumn6" style:family="table-column">
      <style:table-column-properties style:column-width="1.3784in"/>
    </style:style>
    <style:style style:name="TableColumn7" style:family="table-column">
      <style:table-column-properties style:column-width="1.1625in"/>
    </style:style>
    <style:style style:name="TableColumn8" style:family="table-column">
      <style:table-column-properties style:column-width="0.0187in"/>
    </style:style>
    <style:style style:name="TableColumn9" style:family="table-column">
      <style:table-column-properties style:column-width="1.1152in"/>
    </style:style>
    <style:style style:name="TableColumn10" style:family="table-column">
      <style:table-column-properties style:column-width="0.8534in"/>
    </style:style>
    <style:style style:name="TableColumn11" style:family="table-column">
      <style:table-column-properties style:column-width="1.4159in"/>
    </style:style>
    <style:style style:name="Table4" style:family="table">
      <style:table-properties style:width="6.8069in" fo:margin-left="0in" table:align="left"/>
    </style:style>
    <style:style style:name="TableRow12" style:family="table-row">
      <style:table-row-properties style:min-row-height="0.3784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style:font-size-complex="12pt"/>
    </style:style>
    <style:style style:name="TableRow25" style:family="table-row">
      <style:table-row-properties style:min-row-height="0.4604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TableRow47" style:family="table-row">
      <style:table-row-properties style:min-row-height="0.2659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50" style:family="table-row">
      <style:table-row-properties style:min-row-height="2.0569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53" style:family="table-row">
      <style:table-row-properties style:min-row-height="0.2659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56" style:family="table-row">
      <style:table-row-properties style:min-row-height="2.268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59" style:family="table-row">
      <style:table-row-properties style:min-row-height="0.2659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62" style:family="table-row">
      <style:table-row-properties style:min-row-height="3.0402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65" style:family="table-row">
      <style:table-row-properties style:min-row-height="0.2659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68" style:family="table-row">
      <style:table-row-properties style:min-row-height="1.8756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size-complex="12pt"/>
    </style:style>
    <style:style style:name="TableRow71" style:family="table-row">
      <style:table-row-properties style:min-row-height="0.2854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74" style:family="table-row">
      <style:table-row-properties style:min-row-height="2.3555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77" style:family="table-row">
      <style:table-row-properties style:min-row-height="0.2854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80" style:family="table-row">
      <style:table-row-properties style:min-row-height="2.4618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83" style:family="table-row">
      <style:table-row-properties style:min-row-height="0.2854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86" style:family="table-row">
      <style:table-row-properties style:min-row-height="1.7715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91" style:family="table-row">
      <style:table-row-properties style:min-row-height="0.5902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96" style:family="table-row">
      <style:table-row-properties style:min-row-height="1.7715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01" style:family="table-row">
      <style:table-row-properties style:min-row-height="0.5902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06" style:family="table-row">
      <style:table-row-properties style:min-row-height="1.7715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11" style:family="table-row">
      <style:table-row-properties style:min-row-height="0.5902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</office:automatic-styles>
  <office:body>
    <office:text text:use-soft-page-breaks="true">
      <text:p text:style-name="P1"><text:span text:style-name="T2">附件二</text:span></text:p>
      <text:p text:style-name="P3">臺灣大學學生社團申請麗陽股份有限公司補助款活動成果報告書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社團名稱</text:p>
          </table:table-cell>
          <table:table-cell table:style-name="TableCell15">
            <text:p text:style-name="P16"/>
          </table:table-cell>
          <table:table-cell table:style-name="TableCell17" table:number-columns-spanned="2">
            <text:p text:style-name="P18">活動編號</text:p>
          </table:table-cell>
          <table:covered-table-cell/>
          <table:table-cell table:style-name="TableCell19">
            <text:p text:style-name="P20"/>
          </table:table-cell>
          <table:table-cell table:style-name="TableCell21">
            <text:p text:style-name="P22">社團編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活動名稱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>
            <text:p text:style-name="P31">活動日期</text:p>
          </table:table-cell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>
            <text:p text:style-name="P36">活動地點</text:p>
          </table:table-cell>
          <table:table-cell table:style-name="TableCell37">
            <text:p text:style-name="P38"/>
          </table:table-cell>
          <table:table-cell table:style-name="TableCell39" table:number-columns-spanned="2">
            <text:p text:style-name="P40">活動負責人</text:p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>聯絡電話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7">
            <text:p text:style-name="P49">一、活動辦理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7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7">
            <text:p text:style-name="P55">二、工作人員名單（請詳列姓名及臺大學號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7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7">
            <text:p text:style-name="P61">三、活動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65">
          <table:table-cell table:style-name="TableCell66" table:number-columns-spanned="7">
            <text:p text:style-name="P67">四、活動檢討與心得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7">
            <text:p text:style-name="P73">五、活動檢討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7">
            <text:p text:style-name="P79">六、活動心得及未來展望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7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7">
            <text:p text:style-name="P85">七、活動照片(含內容概述，至少6張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3">
            <text:p text:style-name="P88">1</text:p>
          </table:table-cell>
          <table:covered-table-cell/>
          <table:covered-table-cell/>
          <table:table-cell table:style-name="TableCell89" table:number-columns-spanned="4">
            <text:p text:style-name="P90">2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3">
            <text:p text:style-name="P93">說明：</text:p>
          </table:table-cell>
          <table:covered-table-cell/>
          <table:covered-table-cell/>
          <table:table-cell table:style-name="TableCell94" table:number-columns-spanned="4">
            <text:p text:style-name="P95">說明：</text:p>
          </table:table-cell>
          <table:covered-table-cell/>
          <table:covered-table-cell/>
          <table:covered-table-cell/>
        </table:table-row>
        <text:soft-page-break/>
        <table:table-row table:style-name="TableRow96">
          <table:table-cell table:style-name="TableCell97" table:number-columns-spanned="3">
            <text:p text:style-name="P98">3</text:p>
          </table:table-cell>
          <table:covered-table-cell/>
          <table:covered-table-cell/>
          <table:table-cell table:style-name="TableCell99" table:number-columns-spanned="4">
            <text:p text:style-name="P100">4</text:p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3">
            <text:p text:style-name="P103">說明：</text:p>
          </table:table-cell>
          <table:covered-table-cell/>
          <table:covered-table-cell/>
          <table:table-cell table:style-name="TableCell104" table:number-columns-spanned="4">
            <text:p text:style-name="P105">說明：</text:p>
          </table:table-cell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5</text:p>
          </table:table-cell>
          <table:covered-table-cell/>
          <table:covered-table-cell/>
          <table:table-cell table:style-name="TableCell109" table:number-columns-spanned="4">
            <text:p text:style-name="P110">6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3">
            <text:p text:style-name="P113">說明：</text:p>
          </table:table-cell>
          <table:covered-table-cell/>
          <table:covered-table-cell/>
          <table:table-cell table:style-name="TableCell114" table:number-columns-spanned="4">
            <text:p text:style-name="P115">說明：</text:p>
          </table:table-cell>
          <table:covered-table-cell/>
          <table:covered-table-cell/>
          <table:covered-table-cell/>
        </table:table-row>
      </table:table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擬辦" style:display-name="擬辦" style:family="paragraph" style:parent-style-name="本文縮排2">
      <style:paragraph-properties fo:text-align="justify" fo:margin-bottom="0in" style:line-height-at-least="0.3888in" fo:margin-left="0.7479in" fo:text-indent="-0.7479in">
        <style:tab-stops/>
      </style:paragraph-properties>
      <style:text-properties style:font-name="Times New Roman" style:font-name-asian="標楷體" fo:letter-spacing="0.0138in" style:letter-kerning="false" fo:font-size="16pt" style:font-size-asian="16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發文日期" style:display-name="發文日期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立台灣大學參與國際性(含兩岸)活動社團補助經費辦理原則</dc:title>
    <dc:subject/>
    <meta:initial-creator>user</meta:initial-creator>
    <dc:creator>user</dc:creator>
    <meta:creation-date>2026-08-26T01:25:00Z</meta:creation-date>
    <dc:date>2026-08-26T01:25:00Z</dc:date>
    <meta:print-date>2018-04-11T00:55:00Z</meta:print-date>
    <meta:template xlink:href="Normal.dotm" xlink:type="simple"/>
    <meta:editing-cycles>2</meta:editing-cycles>
    <meta:editing-duration>PT60S</meta:editing-duration>
    <meta:document-statistic meta:page-count="3" meta:paragraph-count="1" meta:word-count="34" meta:character-count="231" meta:row-count="1" meta:non-whitespace-character-count="198"/>
  </office:meta>
</office:document-meta>
</file>